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7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8" style:parent-style-name="Standard" style:family="paragraph">
      <style:text-properties fo:font-size="13pt" style:font-size-asian="13pt" style:font-size-complex="13pt"/>
    </style:style>
    <style:style style:name="P9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0" style:parent-style-name="Standard" style:family="paragraph">
      <style:text-properties fo:font-size="13pt" style:font-size-asian="13pt" style:font-size-complex="13pt"/>
    </style:style>
    <style:style style:name="P1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2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13" style:parent-style-name="Standard" style:family="paragraph">
      <style:paragraph-properties fo:text-align="justify"/>
      <style:text-properties fo:font-weight="bold" style:font-weight-asian="bold" style:font-weight-complex="bold" fo:font-size="13pt" style:font-size-asian="13pt" style:font-size-complex="13pt"/>
    </style:style>
    <style:style style:name="P14" style:parent-style-name="Standard" style:family="paragraph">
      <style:paragraph-properties fo:text-align="justify"/>
    </style:style>
    <style:style style:name="T15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16" style:parent-style-name="Domyślnaczcionkaakapitu" style:family="text">
      <style:text-properties fo:font-size="13pt" style:font-size-asian="13pt" style:font-size-complex="13pt"/>
    </style:style>
    <style:style style:name="P17" style:parent-style-name="Standard" style:family="paragraph">
      <style:paragraph-properties fo:text-align="justify"/>
      <style:text-properties fo:font-weight="bold" style:font-weight-asian="bold" style:font-weight-complex="bold" fo:font-size="13pt" style:font-size-asian="13pt" style:font-size-complex="13pt"/>
    </style:style>
    <style:style style:name="P18" style:parent-style-name="Standard" style:family="paragraph">
      <style:paragraph-properties fo:text-align="justify"/>
    </style:style>
    <style:style style:name="T19" style:parent-style-name="Domyślnaczcionkaakapitu" style:family="text">
      <style:text-properties fo:font-size="13pt" style:font-size-asian="13pt" style:font-size-complex="13pt"/>
    </style:style>
    <style:style style:name="P2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1" style:parent-style-name="Standard" style:family="paragraph">
      <style:paragraph-properties fo:margin-left="0.1388in">
        <style:tab-stops/>
      </style:paragraph-properties>
      <style:text-properties fo:font-size="13pt" style:font-size-asian="13pt" style:font-size-complex="13pt"/>
    </style:style>
    <style:style style:name="P22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3" style:parent-style-name="Standard" style:family="paragraph">
      <style:text-properties fo:font-size="13pt" style:font-size-asian="13pt" style:font-size-complex="13pt"/>
    </style:style>
    <style:style style:name="P24" style:parent-style-name="Standard" style:family="paragraph">
      <style:text-properties fo:font-size="13pt" style:font-size-asian="13pt" style:font-size-complex="13pt"/>
    </style:style>
    <style:style style:name="P25" style:parent-style-name="Standard" style:family="paragraph">
      <style:text-properties fo:font-size="13pt" style:font-size-asian="13pt" style:font-size-complex="13pt"/>
    </style:style>
    <style:style style:name="P2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7" style:parent-style-name="Standard" style:family="paragraph">
      <style:text-properties fo:font-size="13pt" style:font-size-asian="13pt" style:font-size-complex="13pt"/>
    </style:style>
    <style:style style:name="P28" style:parent-style-name="Standard" style:family="paragraph">
      <style:text-properties fo:font-size="13pt" style:font-size-asian="13pt" style:font-size-complex="13pt"/>
    </style:style>
    <style:style style:name="P29" style:parent-style-name="Standard" style:family="paragraph">
      <style:text-properties fo:font-size="13pt" style:font-size-asian="13pt" style:font-size-complex="13pt"/>
    </style:style>
    <style:style style:name="P30" style:parent-style-name="Standard" style:family="paragraph">
      <style:text-properties fo:font-size="13pt" style:font-size-asian="13pt" style:font-size-complex="13pt"/>
    </style:style>
    <style:style style:name="P31" style:parent-style-name="Standard" style:family="paragraph">
      <style:text-properties fo:font-size="13pt" style:font-size-asian="13pt" style:font-size-complex="13pt"/>
    </style:style>
    <style:style style:name="P32" style:parent-style-name="Standard" style:family="paragraph">
      <style:text-properties fo:font-size="13pt" style:font-size-asian="13pt" style:font-size-complex="13pt"/>
    </style:style>
    <style:style style:name="P33" style:parent-style-name="Standard" style:family="paragraph">
      <style:text-properties fo:font-size="13pt" style:font-size-asian="13pt" style:font-size-complex="13pt"/>
    </style:style>
    <style:style style:name="P34" style:parent-style-name="Standard" style:family="paragraph">
      <style:text-properties fo:font-size="13pt" style:font-size-asian="13pt" style:font-size-complex="13pt"/>
    </style:style>
    <style:style style:name="P3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6" style:parent-style-name="Standard" style:family="paragraph">
      <style:text-properties fo:font-size="13pt" style:font-size-asian="13pt" style:font-size-complex="13pt"/>
    </style:style>
    <style:style style:name="P37" style:parent-style-name="Standard" style:family="paragraph">
      <style:text-properties fo:font-size="13pt" style:font-size-asian="13pt" style:font-size-complex="13pt"/>
    </style:style>
    <style:style style:name="P38" style:parent-style-name="Standard" style:family="paragraph">
      <style:text-properties fo:font-size="13pt" style:font-size-asian="13pt" style:font-size-complex="13pt"/>
    </style:style>
    <style:style style:name="P39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P40" style:parent-style-name="Standard" style:family="paragraph">
      <style:text-properties fo:font-size="13pt" style:font-size-asian="13pt" style:font-size-complex="13pt"/>
    </style:style>
    <style:style style:name="P41" style:parent-style-name="Standard" style:family="paragraph">
      <style:text-properties fo:font-size="13pt" style:font-size-asian="13pt" style:font-size-complex="13pt"/>
    </style:style>
    <style:style style:name="P42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43" style:parent-style-name="Domyślnaczcionkaakapitu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Regulamin<text:s/></text:p>
      <text:p text:style-name="P2">Turnieju Tenisa Stołowego</text:p>
      <text:p text:style-name="P3">W tenisa gramy czas wolny aktywnie spędzamy</text:p>
      <text:p text:style-name="P4"/>
      <text:p text:style-name="P5"/>
      <text:p text:style-name="P6"/>
      <text:p text:style-name="P7">1.Cel turnieju:</text:p>
      <text:p text:style-name="P8"><text:s text:c="3"/>Zachęcenie dzieci i młodzieży do aktywnego uczestnictwa w kulturze fizycznej.</text:p>
      <text:p text:style-name="P9">2. Termin i miejsce turnieju:</text:p>
      <text:p text:style-name="P10"><text:s text:c="3"/>Turniej odbędzie się 30 września 2022 roku w Szkole Podstawowej w Polichnie.</text:p>
      <text:p text:style-name="P11">3. Organizator turnieju:</text:p>
      <text:p text:style-name="P12"><text:s text:c="3"/>Organizatorem turnieju Stowarzyszenie Klub Tenisowy „IKAR-GEM”.</text:p>
      <text:p text:style-name="P13">4. Sponsorzy turnieju:</text:p>
      <text:p text:style-name="P14"><text:span text:style-name="T15"><text:s text:c="4"/></text:span><text:span text:style-name="T16">Urząd Marszałkowski Województwa Świętokrzyskiego.</text:span></text:p>
      <text:p text:style-name="P17">5. Patroni turnieju:</text:p>
      <text:p text:style-name="P18"><text:span text:style-name="T19"><text:s text:c="4"/>Burmistrz Gminy i Miasta Chęciny.</text:span></text:p>
      <text:p text:style-name="P20">6. Uczestnictwo:</text:p>
      <text:p text:style-name="P21">W turnieju może brać udział maksymalnie 20 uczestników z klas 4-7 szkoły podstawowej.</text:p>
      <text:p text:style-name="P22">7. System rozgrywek:</text:p>
      <text:p text:style-name="P23"><text:s text:c="3"/>Turniej będzie rozgrywany w systemie indywidualnym. Pierwszym etapem będą</text:p>
      <text:p text:style-name="P24"><text:s text:c="3"/>eliminacje do właściwych rozgrywek turniejowych. Kolejne etapy to 1/8 finału,</text:p>
      <text:p text:style-name="P25"><text:s text:c="3"/>1/4 finału, półfinał oraz finał.</text:p>
      <text:p text:style-name="P26">8. Przepisy i punktacja:</text:p>
      <text:p text:style-name="P27"><text:s text:c="3"/>Podczas danej rozgrywki wokół stołu może przebywać dwóch</text:p>
      <text:p text:style-name="P28"><text:s text:c="3"/>zawodników oraz sędzia. <text:s/>Może ulec to zmianie według postanowienia</text:p>
      <text:p text:style-name="P29"><text:s text:c="3"/>sędziego naczelnego. Za każdy wygrany mecz zawodnik otrzymuje 6 punktów.</text:p>
      <text:p text:style-name="P30"><text:s text:c="3"/>Zawodnik, który przegrał mecz nie otrzymuje punktów. W przypadku takiej</text:p>
      <text:p text:style-name="P31"><text:s text:c="3"/>samej ilości punktów obydwu zawodników, brany będzie pod uwagę bilans</text:p>
      <text:p text:style-name="P32"><text:s text:c="3"/>wygranych setów. Zawodnik wygrywa mecz, gdy jako pierwszy zdobędzie</text:p>
      <text:p text:style-name="P33"><text:s text:c="3"/>dwa sety. System meczu finałowego ustali sędzia naczelny wraz z komisją</text:p>
      <text:p text:style-name="P34"><text:s text:c="3"/>sędziowską.</text:p>
      <text:p text:style-name="P35">9. Sprawy różne:</text:p>
      <text:p text:style-name="P36"><text:s text:c="2"/>Organizator nie ubezpiecza uczestników zawodów oraz nie odpowiada za stan</text:p>
      <text:p text:style-name="P37"><text:s text:c="2"/>zdrowia uczestników turnieju.</text:p>
      <text:p text:style-name="P38"><text:s text:c="2"/>Organizator nie odpowiada za zagubione rzeczy przez uczestników turnieju.</text:p>
      <text:p text:style-name="P39"><text:s text:c="2"/>Uczestnik turnieju nie odpowiada za zniszczone przedmioty w tym stołów do tenisa <text:s text:c="6"/>stołowego.</text:p>
      <text:p text:style-name="P40"><text:s text:c="2"/>Wszelkie spory i niejasności rozstrzyga i wyjaśnia organizator i jego przedstawiciel <text:s/></text:p>
      <text:p text:style-name="P41"><text:s text:c="2"/>na turnieju – sędzia naczelny.</text:p>
      <text:p text:style-name="P42">10. Nagrody:</text:p>
      <text:p text:style-name="Standard"><text:span text:style-name="T43"><text:s text:c="2"/>Nagrody rzeczowe, puchary, dyplomy oraz inne upominki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RAŻYNA KASPEREK</meta:initial-creator>
    <dc:creator>Łukasz Kasperek</dc:creator>
    <meta:creation-date>2022-09-27T17:31:00Z</meta:creation-date>
    <dc:date>2022-09-27T17:31:00Z</dc:date>
    <meta:template xlink:href="Normal.dotm" xlink:type="simple"/>
    <meta:editing-cycles>2</meta:editing-cycles>
    <meta:editing-duration>PT0S</meta:editing-duration>
    <meta:document-statistic meta:page-count="1" meta:paragraph-count="3" meta:word-count="267" meta:character-count="1867" meta:row-count="13" meta:non-whitespace-character-count="1603"/>
  </office:meta>
</office:document-meta>
</file>